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行書體" svg:font-family="華康行書體" style:font-family-generic="script" style:font-pitch="fixed" svg:panose-1="3 0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華康行書體" style:font-name-asian="華康行書體" fo:font-size="22pt" style:font-size-asian="22pt" style:font-size-complex="22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3.3659in"/>
    </style:style>
    <style:style style:name="TableColumn5" style:family="table-column">
      <style:table-column-properties style:column-width="3.3659in"/>
    </style:style>
    <style:style style:name="Table3" style:family="table">
      <style:table-properties style:width="6.7319in" fo:margin-left="0in" table:align="left"/>
    </style:style>
    <style:style style:name="TableRow6" style:family="table-row">
      <style:table-row-properties style:min-row-height="0.5513in"/>
    </style:style>
    <style:style style:name="TableCell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" style:family="table-row">
      <style:table-row-properties style:min-row-height="0.5513in"/>
    </style:style>
    <style:style style:name="TableCell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5513in"/>
    </style:style>
    <style:style style:name="TableCell1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0.5513in"/>
    </style:style>
    <style:style style:name="TableCell1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5513in"/>
    </style:style>
    <style:style style:name="TableCell2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paragraph-properties fo:text-indent="0.393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5513in"/>
    </style:style>
    <style:style style:name="TableCell2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fo:text-indent="0.393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5513in"/>
    </style:style>
    <style:style style:name="TableCell3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1.1381in"/>
    </style:style>
    <style:style style:name="TableCell3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margin-top="0.0694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text-align="end"/>
    </style:style>
    <style:style style:name="T42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中山大學生物科學系</text:p>
      <text:p text:style-name="P2">研究生變更指導教授申請表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班別：□碩士班 <text:s/>□碩專班 <text:s/>□博士班</text:p>
          </table:table-cell>
          <table:covered-table-cell/>
        </table:table-row>
        <table:table-row table:style-name="TableRow9">
          <table:table-cell table:style-name="TableCell10">
            <text:p text:style-name="P11">姓名：</text:p>
          </table:table-cell>
          <table:table-cell table:style-name="TableCell12">
            <text:p text:style-name="P13">學號：</text:p>
          </table:table-cell>
        </table:table-row>
        <table:table-row table:style-name="TableRow14">
          <table:table-cell table:style-name="TableCell15" table:number-columns-spanned="2">
            <text:p text:style-name="P16">研究生簽名：</text:p>
          </table:table-cell>
          <table:covered-table-cell/>
        </table:table-row>
        <table:table-row table:style-name="TableRow17">
          <table:table-cell table:style-name="TableCell18" table:number-columns-spanned="2">
            <text:p text:style-name="P19">變更指導教授事由：</text:p>
            <text:p text:style-name="P20">□原指導教授離職或退休（指導教授： <text:s text:c="9"/>） <text:s/></text:p>
            <text:p text:style-name="P21">□其他（請述明原因：<text:s text:c="26"/>）</text:p>
          </table:table-cell>
          <table:covered-table-cell/>
        </table:table-row>
        <table:table-row table:style-name="TableRow22">
          <table:table-cell table:style-name="TableCell23" table:number-columns-spanned="2">
            <text:p text:style-name="P24">原指導教授</text:p>
            <text:p text:style-name="P25">本人同意上述變更指導教授之申請</text:p>
            <text:p text:style-name="P26">教授簽名： <text:s text:c="19"/><text:s text:c="2"/>日期：</text:p>
            <text:p text:style-name="P27">教授簽名： <text:s text:c="19"/><text:s text:c="2"/>日期：</text:p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新任指導教授</text:p>
            <text:p text:style-name="P31">本人同意上述申請事項</text:p>
            <text:p text:style-name="P32">教授簽名： <text:s text:c="19"/><text:s text:c="2"/>日期：</text:p>
            <text:p text:style-name="P33">教授簽名： <text:s text:c="18"/><text:s text:c="2"/><text:s/>日期：</text:p>
          </table:table-cell>
          <table:covered-table-cell/>
        </table:table-row>
        <table:table-row table:style-name="TableRow34">
          <table:table-cell table:style-name="TableCell35" table:number-columns-spanned="2">
            <text:p text:style-name="P36">系主任簽章： <text:s text:c="17"/><text:s text:c="2"/>日期：</text:p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>※特殊情形加會研究生輔導委員會或系務會議通過</text:p>
            <text:p text:style-name="P40"/>
          </table:table-cell>
          <table:covered-table-cell/>
        </table:table-row>
      </table:table>
      <text:p text:style-name="P41"><text:span text:style-name="T42">100.7.3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行書體" svg:font-family="華康行書體" style:font-family-generic="script" style:font-pitch="fixed" svg:panose-1="3 0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haru lee</dc:creator>
    <meta:creation-date>2016-06-27T06:38:00Z</meta:creation-date>
    <dc:date>2016-06-27T06:38:00Z</dc:date>
    <meta:print-date>2011-08-21T06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73" meta:row-count="2" meta:non-whitespace-character-count="319"/>
  </office:meta>
</office:document-meta>
</file>